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line-height="150%" fo:text-align="justify" style:justify-single-word="false"/>
      <style:text-properties style:font-name="Arial"/>
    </style:style>
    <style:style style:name="P2" style:family="paragraph" style:parent-style-name="Standard">
      <style:paragraph-properties fo:line-height="150%" fo:text-align="justify" style:justify-single-word="false"/>
      <style:text-properties style:font-name="Arial" officeooo:paragraph-rsid="001e593e"/>
    </style:style>
    <style:style style:name="P3" style:family="paragraph" style:parent-style-name="Standard">
      <style:paragraph-properties fo:line-height="150%" fo:text-align="justify" style:justify-single-word="false"/>
      <style:text-properties style:font-name="Arial" officeooo:rsid="001a7898" officeooo:paragraph-rsid="001a7898"/>
    </style:style>
    <style:style style:name="P4" style:family="paragraph" style:parent-style-name="Standard">
      <style:paragraph-properties fo:line-height="150%" fo:text-align="justify" style:justify-single-word="false"/>
      <style:text-properties style:font-name="Arial" officeooo:rsid="001ba00d" officeooo:paragraph-rsid="001ba00d"/>
    </style:style>
    <style:style style:name="P5" style:family="paragraph" style:parent-style-name="Standard">
      <style:paragraph-properties fo:line-height="150%" fo:text-align="justify" style:justify-single-word="false"/>
      <style:text-properties style:font-name="Arial" officeooo:rsid="001a7898" officeooo:paragraph-rsid="001a7898"/>
    </style:style>
    <style:style style:name="P6" style:family="paragraph" style:parent-style-name="Standard">
      <style:paragraph-properties fo:line-height="150%" fo:text-align="justify" style:justify-single-word="false"/>
      <style:text-properties style:font-name="Arial" officeooo:rsid="001ff3e6" officeooo:paragraph-rsid="001ff3e6"/>
    </style:style>
    <style:style style:name="P7" style:family="paragraph" style:parent-style-name="Standard">
      <style:paragraph-properties fo:line-height="150%" fo:text-align="justify" style:justify-single-word="false"/>
      <style:text-properties style:font-name="Arial"/>
    </style:style>
    <style:style style:name="T1" style:family="text">
      <style:text-properties fo:font-variant="normal" fo:text-transform="none" fo:color="#222222" fo:letter-spacing="normal" fo:font-style="normal" fo:font-weight="normal"/>
    </style:style>
    <style:style style:name="T2" style:family="text">
      <style:text-properties fo:font-variant="normal" fo:text-transform="none" fo:color="#222222" fo:letter-spacing="normal" fo:font-style="normal" fo:font-weight="normal" officeooo:rsid="0017b546"/>
    </style:style>
    <style:style style:name="T3" style:family="text">
      <style:text-properties fo:font-variant="normal" fo:text-transform="none" fo:color="#222222" fo:letter-spacing="normal" fo:font-style="normal" fo:font-weight="normal" officeooo:rsid="001ff3e6"/>
    </style:style>
    <style:style style:name="T4" style:family="text">
      <style:text-properties fo:font-variant="normal" fo:text-transform="none" fo:color="#222222" fo:letter-spacing="normal" fo:font-style="normal" fo:font-weight="bold" style:font-weight-asian="bold" style:font-weight-complex="bold"/>
    </style:style>
    <style:style style:name="T5" style:family="text">
      <style:text-properties fo:font-variant="normal" fo:text-transform="none" fo:color="#222222" fo:letter-spacing="normal" fo:font-style="normal" fo:font-weight="bold" officeooo:rsid="001ff3e6" style:font-weight-asian="bold" style:font-weight-complex="bold"/>
    </style:style>
    <style:style style:name="T6" style:family="text">
      <style:text-properties fo:font-variant="normal" fo:text-transform="none" fo:letter-spacing="normal" fo:font-style="normal" fo:font-weight="normal"/>
    </style:style>
    <style:style style:name="T7" style:family="text">
      <style:text-properties fo:font-variant="normal" fo:text-transform="none" fo:letter-spacing="normal" fo:font-style="normal" fo:font-weight="bold" style:font-weight-asian="bold" style:font-weight-complex="bold"/>
    </style:style>
    <style:style style:name="T8" style:family="text">
      <style:text-properties fo:letter-spacing="normal" fo:font-style="normal" fo:font-weight="normal"/>
    </style:style>
    <style:style style:name="T9" style:family="text">
      <style:text-properties fo:letter-spacing="normal" fo:font-style="normal" fo:font-weight="bold"/>
    </style:style>
    <style:style style:name="T10" style:family="text">
      <style:text-properties fo:font-weight="bold"/>
    </style:style>
    <style:style style:name="T11" style:family="text">
      <style:text-properties fo:font-weight="bold" officeooo:rsid="0017b546"/>
    </style:style>
    <style:style style:name="T12" style:family="text">
      <style:text-properties fo:font-weight="bold" style:font-weight-asian="bold" style:font-weight-complex="bold"/>
    </style:style>
    <style:style style:name="T13" style:family="text">
      <style:text-properties officeooo:rsid="0017b546"/>
    </style:style>
    <style:style style:name="T14" style:family="text">
      <style:text-properties officeooo:rsid="001ba00d"/>
    </style:style>
    <style:style style:name="T15" style:family="text">
      <style:text-properties officeooo:rsid="001ff3e6"/>
    </style:style>
    <style:style style:name="T16" style:family="text">
      <style:text-properties style:text-underline-style="solid" style:text-underline-width="auto" style:text-underline-color="font-color"/>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text:tab/></text:span><text:span text:style-name="T5">SPETTACOLO IN LINGUA INGLESE – CLASSI TERZE</text:span></text:p>
      <text:p text:style-name="P1"><text:span text:style-name="T5"/></text:p>
      <text:p text:style-name="P1"><text:span text:style-name="T1">Il giorno 9 marzo </text:span><text:span text:style-name="T2">2017 </text:span><text:span text:style-name="T1">presso </text:span><text:span text:style-name="T2">l'Aula Magna</text:span><text:span text:style-name="T1"> della scuola Alessandro Volta, le classi terze hanno partecipato allo spettacolo teatrale in lingua inglese </text:span><text:span text:style-name="T4">The Monster</text:span><text:span text:style-name="T1"> della compagnia </text:span><text:span text:style-name="T7">Action Theatre in English </text:span><text:span text:style-name="T6">fondata dallo scrittore e attore comico Rupert Raison nel 2003, che diffonde l'inglese nella Scuola Primaria e nella Scuola Secondaria di Primo e Secondo Grado attraverso i suoi spettacoli comici.</text:span></text:p>
      <text:p text:style-name="P1"><text:tab/><text:span text:style-name="T13">Lo</text:span> spettacolo coinvolge gli studenti in una storia moderna e movimentata raccontata con pochi mezzi e molta azione. La storia è una metafora della difficile convivenza tra adolescente e genitore e viene raccontata attraverso il mimo, il teatro clownesco, l'acrobatica, il rap, l'improvvisazione e le tecniche del teatro di strada sempre con la massima partecipazione del pubblico.</text:p>
      <text:p text:style-name="P1"><text:span text:style-name="T8"><text:tab/>Il motto della compagnia è: </text:span><text:span text:style-name="T9">Learning through fun - imparare divertendosi</text:span></text:p>
      <text:p text:style-name="P1">Sono infatti presenti vari elementi di didattica nello spettacolo, come ad esempio:</text:p>
      <text:p text:style-name="P1"><text:span text:style-name="T12">VERBS - </text:span><text:span text:style-name="T11"><text:s/></text:span>most tenses. Irregular verbs: run ran run, do did done, stand stood stood, meet met met, eat ate eaten etc.</text:p>
      <text:p text:style-name="P1"><text:span text:style-name="T10">VOCABULARY - </text:span><text:s/>blood, bloodless, buddy, lonely, cool, patch* (as in space), in real life, cell phone, cemetery, owls, shave, stubble, beard, spots, mirror, shower, messy, punishment, detention, strong, run away, come home, hoody, rap.</text:p>
      <text:p text:style-name="P1">Slang: (boring) unrad, unwicked, uncool, unsorted.</text:p>
      <text:p text:style-name="P1">Emotions: surprised, excited, nervous, angry, frightened, fed up, bored, tired, embarrassing, selfish</text:p>
      <text:p text:style-name="P1"><text:tab/>Lo spettacolo molto divertente ed interattivo è pensato <text:span text:style-name="T10">tenendo conto dei programmi scolastici, del linguaggio e della grammatica studiati dagli studenti negli anni</text:span>. La metodologia utilizzata ha garantito una <text:span text:style-name="T10">piena comprensione dei dialoghi e della storia da parte degli studenti, i quali sentendosi gratificati hanno potuto sfruttare appieno l'occasione di divertimento e apprendimento.</text:span></text:p>
      <text:p text:style-name="P1"><text:tab/>Last but not least, lo spettacolo si è dimostrato un <text:span text:style-name="T12">ottimo esempio di lezione inclusiva</text:span> <text:span text:style-name="T12">per tutti gli studenti</text:span>, anche quelli con <text:span text:style-name="T12">Bisogni Educativi Speciali e Bisogni Comunicativi Complessi</text:span>.</text:p>
      <text:p text:style-name="P2"><text:tab/>Lo spettacolo è incentrato sull'<text:span text:style-name="T12">esposizione diretta alla lingua inglese</text:span>, attraverso una <text:span text:style-name="T12">metodologia didattico-ludica</text:span> proponendo situazioni comunicative con precisi scopi pragmatici. </text:p>
      <text:p text:style-name="P2"><text:tab/>Fondamentale per la comprensione dello spettacolo è l<text:span text:style-name="T12">'integrazione tra il codice verbale ed altri linguaggi: gestuale, iconico, mimico</text:span>.. infatti l'apprendimento linguistico <text:soft-page-break/>che coinvolge <text:span text:style-name="T12">più canali sensoriali e differenti linguaggi espressivi</text:span> <text:span text:style-name="T12">conduce ad una padronanza comunicativa anche negli studenti con maggiori difficoltà.</text:span></text:p>
      <text:p text:style-name="P1"/>
      <text:p text:style-name="P3">Feedback </text:p>
      <text:p text:style-name="P6"><text:span text:style-name="T16">Andrea 3A</text:span>: lo spettacolo mi è piaciuto perchè ci ha coinvolti, faceva ridere. Il fatto che fosse tutto in inglese non era un problema, perchè anche se alcune parole non le sapevo, capivo tutto grazie alla scenografia. In più, alla fine sono riuscito anche a fare una domanda in inglese agli attori: "Do you like travelling?"</text:p>
      <text:p text:style-name="P3"><text:span text:style-name="T16">Niccolò 3D</text:span>: lo spettacolo mi è piaciuto molto perché gli attori erano molto bravi ad esprimere i contenuti della storia, infatti anche se non sono molto bravo in inglese ho capito molte parole grazie ai gesti, ai suoni. E' stato molto divertente! </text:p>
      <text:p text:style-name="P3"><text:span text:style-name="T16">Cesare 3E</text:span>: <text:span text:style-name="T14">lo spettacolo è stato divertente, mi sono sentito coinvolto, ho riconosciuto alcune parole ed espressioni ed ho imparato a salutare con Hello e Bye-bye. La presenza della musica ha contribuito a farmi apprezzare di più lo spettacolo.</text:span></text:p>
      <text:p text:style-name="P4"><text:span text:style-name="T16">Luca 3C</text:span>: <text:s/><text:span text:style-name="T15">a </text:span>me è piaciuto lo spettacolo perchè è stato emozionante, faceva molto sorridere. Anche se non capivo tutto, mi sono accorto che alcune parole le riconoscevo e riuscivo a capire la storia.</text:p>
      <text:p text:style-name="P4"><text:span text:style-name="T16">Alcuni alunni di 3E</text:span>: <text:span text:style-name="T15">a</text:span>nche se lo spettacolo era tutto in inglese, abbiamo capito la storia, perchè gli attori utilizzavano dei gesti, dei rumori, dei movimenti che ci aiutavano. Abbiamo <text:s/>imparato delle nuove parole e frasi in inglese, tra cui "You monster saved my lif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Andale Sans UI" style:font-size-asian="12pt" style:language-asian="en" style:country-asian="US" style:font-name-complex="Tahoma"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en" fo:country="US" style:letter-kerning="true" style:font-name-asian="Andale Sans UI" style:font-size-asian="12pt" style:language-asian="en" style:country-asian="US" style:font-name-complex="Tahoma"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Tahoma1" style:font-family-complex="Tahoma"/>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Tahoma1"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1" style:font-family-complex="Tahoma"/>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4-16T11:32:02.64</meta:creation-date>
    <meta:editing-duration>PT23M35S</meta:editing-duration>
    <meta:editing-cycles>7</meta:editing-cycles>
    <meta:generator>LibreOffice/5.1.2.2$Windows_x86 LibreOffice_project/d3bf12ecb743fc0d20e0be0c58ca359301eb705f</meta:generator>
    <dc:date>2017-03-24T10:18:26.936000000</dc:date>
    <meta:document-statistic meta:table-count="0" meta:image-count="0" meta:object-count="0" meta:page-count="2" meta:paragraph-count="19" meta:word-count="581" meta:character-count="3866" meta:non-whitespace-character-count="3289"/>
    <meta:user-defined meta:name="Info 1"/>
    <meta:user-defined meta:name="Info 2"/>
    <meta:user-defined meta:name="Info 3"/>
    <meta:user-defined meta:name="Info 4"/>
  </office:meta>
</office:document-meta>
</file>