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in" svg:y="0in" svg:width="6.69291in" svg:height="9.56181in" style:rel-width="scale" style:rel-height="scale"><draw:image xlink:href="media/image1.jp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ocente</meta:initial-creator>
    <dc:creator>Docente</dc:creator>
    <meta:creation-date>2009-04-16T11:32:00Z</meta:creation-date>
    <dc:date>2017-03-28T10:06:00Z</dc:date>
    <meta:template xlink:href="Normal" xlink:type="simple"/>
    <meta:editing-cycles>1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0" meta:character-count="1" meta:row-count="1" meta:non-whitespace-character-count="1"/>
  </office:meta>
</office:document-meta>
</file>